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Daslookstraat 13 te Utrecht,  HZ_WABO-23-251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slookstraat 13 te Utrecht</text:p>
            <text:p text:style-name="common-al">HZ_WABO-23-25124</text:p>
            <text:p text:style-name="common-al">Toelichting: het bouwen van een dakkapel aan de voorkant van een woning</text:p>
            <text:p text:style-name="common-al">Datum besluit: 9 augustus 2023</text:p>
            <text:p text:style-name="common-al">Startdatum bezwaartermijn: 10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4978</text:span><text:line-break/><text:date style:data-style-name="dag" text:fixed="true" text:date-value="2023-08-11"/><text:line-break/><text:date style:data-style-name="jaar" text:fixed="true" text:date-value="2023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4978</text:span><text:date style:data-style-name="nicedate" text:fixed="true" text:date-value="2023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4978</text:span><text:date style:data-style-name="nicedate" text:fixed="true" text:date-value="2023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Daslookstraat 13 te Utrecht,  HZ_WABO-23-25124</meta:user-defined>
    <meta:user-defined meta:name="DCTERMS.W3CDTF/DCTERMS.available">2023-08-11</meta:user-defined>
    <meta:user-defined meta:name="DCTERMS.W3CDTF/OVERHEIDop.jaargang">2023</meta:user-defined>
    <meta:user-defined meta:name="OVERHEIDop.externeBijlage">Aanvraagdocument  publiceerbaar-A|exb-2023-39304</meta:user-defined>
    <meta:user-defined meta:name="OVERHEIDop.externeBijlage">Besluit omgevingsvergunning publiceerbaar|exb-2023-39305</meta:user-defined>
    <meta:user-defined meta:name="OVERHEIDop.publicationIssue">354978</meta:user-defined>
    <meta:user-defined meta:name="OVERHEIDop.GmbID/DC.identifier">gmb-2023-354978</meta:user-defined>
    <meta:user-defined meta:name="OVERHEIDop.versieInformatie"/>
  </office:meta>
</office:document-meta>
</file>