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vid Kloostermanstrjitte 32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Kollumersweach, David Kloostermanstrjitte 32, het wijzigen van de kap van de garage (aanvraag is ontvangen op 3 augustus 2023).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4342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342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342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184</meta:user-defined>
    <dc:language>nl</dc:language>
    <meta:user-defined meta:name="OVERHEIDop.locatietype/OVERHEIDop.gebiedsmarkering">Adres</meta:user-defined>
    <meta:user-defined meta:name="DC.title">Aanvraag omgevingsvergunning David Kloostermanstrjitte 32 te Kollumersweach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4342</meta:user-defined>
    <meta:user-defined meta:name="OVERHEIDop.GmbID/DC.identifier">gmb-2023-354342</meta:user-defined>
    <meta:user-defined meta:name="OVERHEIDop.versieInformatie"/>
  </office:meta>
</office:document-meta>
</file>