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anhangwagenBBQi794dc415-b7c3-4b81-a564-72c70de818b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Handhaving APV Wormerland - aanhangwagen BBQ in de Knollendammerstraat in Wormer </text:p>
      <text:section text:name="regeling_id1-3-2" text:style-name="regeling">
        <text:section text:name="aanhef_id1-3-2-1" text:style-name="aanhef">
          <text:section text:name="preambule_id1-3-2-1-1" text:style-name="preambule">
            <text:p text:style-name="al">De boa van gemeente Wormerland heeft op 21 december 2022 geconstateerd dat op de parkeerplaats in de Knollendammerstraat in Wormer een aanhanger langer dan drie dagen achter elkaar geparkeerd staat. Een aanhanger mag niet langer dan drie dagen achter elkaar op de weg worden geparkeerd (artikel 5:6 Apv). </text:p>
            <text:p text:style-name="al"/>
            <text:p text:style-name="al">
            <text:span text:style-name="nadrukcur">Haal uw aanhanger weg</text:span>
            <text:span text:style-name="nadrukcur">!</text:span>
          </text:p>
            <text:p text:style-name="al">De gemeente is voornemens de aanhanger te laten verwijderen. </text:p>
            <text:p text:style-name="al">Wij vragen u uw aanhanger, binnen 14 dagen na publicatiedatum van dit bericht, weg te halen. Na 14 dagen geven wij de firma Hoogwout te Oostzaan, telefoonnummer 075-61 45 097, opdracht de aanhanger weg te halen. Bij dit bedrijf kunt u zich melden en uw aanhanger tegen de gemaakte kosten vrijkopen. Als er zich geen eigenaar meldt, zal Hoogwout de aanhanger na een maand vernietigen. </text:p>
            <text:p text:style-name="al"/>
            <text:p text:style-name="al">
            <text:span text:style-name="nadrukcur">Informatie</text:span>
          </text:p>
            <text:p text:style-name="al">U kunt contact opnemen met gemeentehuis telefoon 075-6512100 en vragen naar de boa.</text:p>
            <text:p text:style-name="al"/>
            <text:p text:style-name="al">
            <text:span text:style-name="nadrukcur">Bezwaar</text:span>
          </text:p>
            <text:p text:style-name="al">Belanghebbenden kunnen op grond van artikel 7:1 Awb binnen 6 weken na bekendmaking van dit besluit een gemotiveerd bezwaarschrift sturen aan:</text:p>
            <text:p text:style-name="al">Het college van burgemeester en wethouders Wormerland</text:p>
            <text:p text:style-name="al">Postbus 20</text:p>
            <text:p text:style-name="al">1530 AA Wormer</text:p>
            <text:p text:style-name="al"/>
            <text:p text:style-name="al">In het bezwaarschrift staat in elk geval:</text:p>
            <text:list text:style-name="id1-3-2-1-1-17">
              <text:list-item text:style-override="id1-3-2-1-1-17-1">
                <text:number>1.</text:number>
                <text:p text:style-name="al">Uw naam, adres, datum en handtekening</text:p>
              </text:list-item>
              <text:list-item text:style-override="id1-3-2-1-1-17-2">
                <text:number>2.</text:number>
                <text:p text:style-name="al">Een omschrijving van het besluit waar bezwaar tegen gemaakt wordt (door bijvoorbeeld een kopie van deze brief mee te sturen);</text:p>
              </text:list-item>
              <text:list-item text:style-override="id1-3-2-1-1-17-3">
                <text:number>3.</text:number>
                <text:p text:style-name="al">De reden van het bezwaar;</text:p>
              </text:list-item>
              <text:list-item text:style-override="id1-3-2-1-1-17-4">
                <text:number>4.</text:number>
                <text:p text:style-name="al">En eventueel een volmacht indien het bezwaarschrift door een ander namens u wordt ingediend.</text:p>
              </text:list-item>
            </text:list>
            <text:p text:style-name="al">Het besluit geldt ook tijdens de bezwaarprocedure.</text:p>
            <text:p text:style-name="al"/>
            <text:p text:style-name="al">
            <text:span text:style-name="nadrukvet">Voertuig</text:span>
          </text:p>
            <text:p text:style-name="al">Soort: aanhanger “BBQ”</text:p>
            <text:p text:style-name="al">Kleur: Zwart </text:p>
            <text:p text:style-name="al">Kenteken: onbekend</text:p>
            <text:p text:style-name="al">Locatie: parkeerplaats in de Knollendammerstraat in Wormer</text:p>
            <text:p text:style-name="al">
            <draw:frame><draw:text-box><text:section text:name="plaatje_id1-3-2-1-1-25-1" text:style-name="plaatje">
              <text:p text:style-name="illustratie_id1-3-2-1-1-25-1-1"><draw:frame draw:style-name="illustratie_id1-3-2-1-1-25-1-1" text:anchor-type="paragraph" svg:width="150mm" svg:height="112.30000000000001mm"><draw:image xlink:href="Pictures/AanhangwagenBBQi794dc415-b7c3-4b81-a564-72c70de818b4.jpg" xlink:type="simple"/></draw:frame></text:p>
            </text:section></draw:text-box></draw:frame>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5-1-1" style:parent-style-name="Standard">
      <style:paragraph-properties style:line-spacing="0mm" style:text-autospace="none" ofo:line-height="0.001cm"/>
    </style:style>
    <style:style style:family="graphic" style:name="illustratie_id1-3-2-1-1-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5308</text:span><text:line-break/><text:date style:data-style-name="dag" text:fixed="true" text:date-value="2023-01-26"/><text:line-break/><text:date style:data-style-name="jaar" text:fixed="true" text:date-value="2023-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308</text:span><text:date style:data-style-name="nicedate" text:fixed="true" text:date-value="2023-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308</text:span><text:date style:data-style-name="nicedate" text:fixed="true" text:date-value="2023-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Wormerland</meta:user-defined>
    <meta:user-defined meta:name="OVERHEID.Informatietype/DC.type">officiële publicatie</meta:user-defined>
    <meta:user-defined meta:name="OVERHEIDop.Rubriek/DC.type">overige overheidsinformatie</meta:user-defined>
    <meta:user-defined meta:name="OVERHEID.Gemeente/OVERHEID.authority">Wormerland</meta:user-defined>
    <meta:user-defined meta:name="OVERHEID.Gemeente/DCTERMS.publisher">Wormerland</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Handhaving APV Wormerland - aanhangwagen BBQ in de Knollendammerstraat in Wormer</meta:user-defined>
    <meta:user-defined meta:name="DCTERMS.W3CDTF/DCTERMS.available">2023-01-26</meta:user-defined>
    <meta:user-defined meta:name="DCTERMS.W3CDTF/OVERHEIDop.jaargang">2023</meta:user-defined>
    <meta:user-defined meta:name="OVERHEIDop.publicationIssue">35308</meta:user-defined>
    <meta:user-defined meta:name="OVERHEIDop.GmbID/DC.identifier">gmb-2023-35308</meta:user-defined>
    <meta:user-defined meta:name="OVERHEIDop.versieInformatie"/>
  </office:meta>
</office:document-meta>
</file>