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rijstaande berging aan de voorkant van de woning, Sigmund Rombergstraat 14 te Utrecht,  HZ_WABO-23-20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igmund Rombergstraat 14 te Utrecht</text:p>
            <text:p text:style-name="common-al">HZ_WABO-23-20155</text:p>
            <text:p text:style-name="common-al">Toelichting: het bouwen van een vrijstaande berging aan de voorkant van de woning</text:p>
            <text:p text:style-name="common-al">Datum besluit: 7 augustus 2023</text:p>
            <text:p text:style-name="common-al">Startdatum bezwaartermijn: 9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2310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310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2310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vrijstaande berging aan de voorkant van de woning, Sigmund Rombergstraat 14 te Utrecht,  HZ_WABO-23-20155</meta:user-defined>
    <meta:user-defined meta:name="DCTERMS.W3CDTF/DCTERMS.available">2023-08-10</meta:user-defined>
    <meta:user-defined meta:name="DCTERMS.W3CDTF/OVERHEIDop.jaargang">2023</meta:user-defined>
    <meta:user-defined meta:name="OVERHEIDop.externeBijlage">Publiceerbaar-A|exb-2023-39006</meta:user-defined>
    <meta:user-defined meta:name="OVERHEIDop.externeBijlage">Besluit omgevingsvergunning publiceerbaar|exb-2023-39007</meta:user-defined>
    <meta:user-defined meta:name="OVERHEIDop.publicationIssue">352310</meta:user-defined>
    <meta:user-defined meta:name="OVERHEIDop.GmbID/DC.identifier">gmb-2023-352310</meta:user-defined>
    <meta:user-defined meta:name="OVERHEIDop.versieInformatie"/>
  </office:meta>
</office:document-meta>
</file>