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STAL, LEPPEDYK 54 EN 6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groten van een stal op het perceel Leppedyk 54 en 61 te Akkrum (04-08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2040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040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040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STAL, LEPPEDYK 54 EN 61 AKKRUM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2040</meta:user-defined>
    <meta:user-defined meta:name="OVERHEIDop.GmbID/DC.identifier">gmb-2023-352040</meta:user-defined>
    <meta:user-defined meta:name="OVERHEIDop.versieInformatie"/>
  </office:meta>
</office:document-meta>
</file>