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atsenbrêge aan de Saatsenwei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Eanjum, het aanpassen van de Saatsenbrêge aan de Staatsenwei (aanvraag is ontvangen op 31 juli 2023).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1843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84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843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179</meta:user-defined>
    <dc:language>nl</dc:language>
    <meta:user-defined meta:name="OVERHEIDop.locatietype/OVERHEIDop.gebiedsmarkering">Lijn</meta:user-defined>
    <meta:user-defined meta:name="DC.title">Aanvraag omgevingsvergunning Saatsenbrêge aan de Saatsenwei te Eanjum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1843</meta:user-defined>
    <meta:user-defined meta:name="OVERHEIDop.GmbID/DC.identifier">gmb-2023-351843</meta:user-defined>
    <meta:user-defined meta:name="OVERHEIDop.versieInformatie"/>
  </office:meta>
</office:document-meta>
</file>