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opslag hal met kantoor gedeelte - Koperstraat 1, 4C4-LK4037, Koper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210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mei 2023</text:p>
            <text:p text:style-name="common-al">
            <text:span text:style-name="nadrukvet">Omschrijving:</text:span> het bouwen van een opslag hal met kantoor gedeelte</text:p>
            <text:p text:style-name="last-al">
            <text:span text:style-name="nadrukvet">Locatie:</text:span> Koperstraat 1, 4C4-LK4037, Koperstraa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51802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802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802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2101</meta:user-defined>
    <meta:user-defined meta:name="DCTERMS.abstract">Gemeente Almere - verlenging beslistermijn aanvraag omgevingsvergunning - het bouwen van een opslag hal met kantoor gedeelte - Koperstraat 1, 4C4-LK4037, Koperstraat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opslag hal met kantoor gedeelte - Koperstraat 1, 4C4-LK4037, Koperstraat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1802</meta:user-defined>
    <meta:user-defined meta:name="OVERHEIDop.GmbID/DC.identifier">gmb-2023-351802</meta:user-defined>
    <meta:user-defined meta:name="OVERHEIDop.versieInformatie"/>
  </office:meta>
</office:document-meta>
</file>