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AERT HEYMLAAN 9A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Aert Heymlaan 9A Vught, verbouwen van de woning, Z23-266294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51666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666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666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AERT HEYMLAAN 9A VUGHT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1666</meta:user-defined>
    <meta:user-defined meta:name="OVERHEIDop.GmbID/DC.identifier">gmb-2023-351666</meta:user-defined>
    <meta:user-defined meta:name="OVERHEIDop.versieInformatie"/>
  </office:meta>
</office:document-meta>
</file>