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 / Z.</text:p>
            <text:p text:style-name="al"/>
            <text:p text:style-name="al">Onderwerp: tijdelijk gesloten verklaring in verband met het organiseren van Sleepbootdag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van 8 tot en met 10 september 2023 op de locatie Kanadeeskestrjitte in Akkrum wordt georganiseerd;</text:p>
              </text:list-item>
              <text:list-item text:style-override="id1-3-2-1-1-10-2">
                <text:number>•</text:number>
                <text:p text:style-name="al">dat het noodzakelijk is om de Kanadeeskestrjitte en een gedeelte van de Galemaleane in Akkrum af te sluiten voor verkeer, omdat het bovengenoemde evenement (deels) zal plaatsvinden aan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9 september 2023 tussen 08.00 uur en 18.00 uur.</text:p>
            <text:p text:style-name="al"/>
            <text:p text:style-name="al">
            <text:span text:style-name="nadrukvet">Akkrum</text:span>
            <text:span text:style-name="nadrukvet">, </text:span>
            <text:span text:style-name="nadrukvet">Kanadeeskestrjitte</text:span>
            <text:span text:style-name="nadrukvet"> vanaf het kruispunt met </text:span>
            <text:span text:style-name="nadrukvet">Sitadel</text:span>
            <text:span text:style-name="nadrukvet"> tot en met </text:span>
            <text:span text:style-name="nadrukvet">het kruispunt </text:span>
            <text:span text:style-name="nadrukvet">Himdyk</text:span>
          </text:p>
            <text:p text:style-name="al">
            <text:span text:style-name="nadrukvet">Akkrum, </text:span>
            <text:span text:style-name="nadrukvet">Galemaleane</text:span>
            <text:span text:style-name="nadrukvet"> vanaf nummer 10 tot en met het kruispunt met de </text:span>
            <text:span text:style-name="nadrukvet">Kanadeeskestrjitte</text:span>
          </text:p>
            <text:p text:style-name="al"/>
            <text:p text:style-name="al">Heerenveen, 7 augustus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1548</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548</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548</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Akkru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3-08-09</meta:user-defined>
    <meta:user-defined meta:name="DCTERMS.W3CDTF/OVERHEIDop.jaargang">2023</meta:user-defined>
    <meta:user-defined meta:name="OVERHEIDop.publicationIssue">351548</meta:user-defined>
    <meta:user-defined meta:name="OVERHEIDop.GmbID/DC.identifier">gmb-2023-351548</meta:user-defined>
    <meta:user-defined meta:name="OVERHEIDop.versieInformatie"/>
  </office:meta>
</office:document-meta>
</file>