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SLEEPBOOTDAGEN, KANADEESKESTRJITTE IN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de Sleepbootdagen van 8 tot en met 10 september 2023 op de locatie Kanadeeskestrjitte te Akkrum (07-08-2023).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51452</text:span><text:line-break/><text:date style:data-style-name="dag" text:fixed="true" text:date-value="2023-08-09"/><text:line-break/><text:date style:data-style-name="jaar" text:fixed="true" text:date-value="2023-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1452</text:span><text:date style:data-style-name="nicedate" text:fixed="true" text:date-value="2023-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1452</text:span><text:date style:data-style-name="nicedate" text:fixed="true" text:date-value="2023-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15/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VERLENING EVENEMENTENVERGUNNING, SLEEPBOOTDAGEN, KANADEESKESTRJITTE IN AKKRUM</meta:user-defined>
    <meta:user-defined meta:name="DCTERMS.W3CDTF/DCTERMS.available">2023-08-09</meta:user-defined>
    <meta:user-defined meta:name="DCTERMS.W3CDTF/OVERHEIDop.jaargang">2023</meta:user-defined>
    <meta:user-defined meta:name="OVERHEIDop.publicationIssue">351452</meta:user-defined>
    <meta:user-defined meta:name="OVERHEIDop.GmbID/DC.identifier">gmb-2023-351452</meta:user-defined>
    <meta:user-defined meta:name="OVERHEIDop.versieInformatie"/>
  </office:meta>
</office:document-meta>
</file>