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woontorens met 215 appartementen en horeca in de plint, Lomanlaan 103 - 105 , Utrecht, kad. perceelnr. 430, sectie R te Utrecht,  HZ_WABO-23-121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anlaan 103 - 105 , Utrecht, kad. perceelnr. 430, sectie R te Utrecht</text:p>
            <text:p text:style-name="common-al">HZ_WABO-23-12136</text:p>
            <text:p text:style-name="common-al">Toelichting: het bouwen van twee woontorens met 215 appartementen en horeca in de plint</text:p>
            <text:p text:style-name="common-al">Datum besluit: 3 augustus 2023</text:p>
            <text:p text:style-name="common-al">Startdatum bezwaartermijn: 4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1147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14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14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twee woontorens met 215 appartementen en horeca in de plint, Lomanlaan 103 - 105 , Utrecht, kad. perceelnr. 430, sectie R te Utrecht,  HZ_WABO-23-12136</meta:user-defined>
    <meta:user-defined meta:name="DCTERMS.W3CDTF/DCTERMS.available">2023-08-09</meta:user-defined>
    <meta:user-defined meta:name="DCTERMS.W3CDTF/OVERHEIDop.jaargang">2023</meta:user-defined>
    <meta:user-defined meta:name="OVERHEIDop.externeBijlage">Publiceerbaar-A|exb-2023-38885</meta:user-defined>
    <meta:user-defined meta:name="OVERHEIDop.externeBijlage">Besluit omgevingsvergunning Publiceerbaar|exb-2023-38886</meta:user-defined>
    <meta:user-defined meta:name="OVERHEIDop.publicationIssue">351147</meta:user-defined>
    <meta:user-defined meta:name="OVERHEIDop.GmbID/DC.identifier">gmb-2023-351147</meta:user-defined>
    <meta:user-defined meta:name="OVERHEIDop.versieInformatie"/>
  </office:meta>
</office:document-meta>
</file>