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ZIENSWIJZEN ONTWERPOMGEVINGSVERGUNNING, BOUWEN VAN EEN APPARTEMENTSGEBOUW ( 3 WONINGEN MET BERGING EN HET BOUWEN VAN 2 WONINGEN OP EEN APPARTEMENTSGEBOUW, MOLENPLEIN 24, 24 A TOT EN MET 24 D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appartementsgebouw (3 woningen met berging) en het bouwen van 2 woningen op een appartementsgebouw op het perceel Molenplein 24, 24 A tot en met 24 D te Heerenveen (12-06-2023 tm 24-07-2023)</text:p>
            <text:p text:style-name="common-al"/>
            <text:p text:style-name="last-al">Deze ontwerpbeschikking heeft ter inzage gelegen. In de tussen haakjes vermelde periode zijn geen zienswijzen ingedien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51059</text:span><text:line-break/><text:date style:data-style-name="dag" text:fixed="true" text:date-value="2023-08-09"/><text:line-break/><text:date style:data-style-name="jaar" text:fixed="true" text:date-value="2023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1059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1059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GEEN ZIENSWIJZEN ONTWERPOMGEVINGSVERGUNNING, BOUWEN VAN EEN APPARTEMENTSGEBOUW ( 3 WONINGEN MET BERGING EN HET BOUWEN VAN 2 WONINGEN OP EEN APPARTEMENTSGEBOUW, MOLENPLEIN 24, 24 A TOT EN MET 24 D HEERENVEEN</meta:user-defined>
    <meta:user-defined meta:name="DCTERMS.W3CDTF/DCTERMS.available">2023-08-09</meta:user-defined>
    <meta:user-defined meta:name="DCTERMS.W3CDTF/OVERHEIDop.jaargang">2023</meta:user-defined>
    <meta:user-defined meta:name="OVERHEIDop.publicationIssue">351059</meta:user-defined>
    <meta:user-defined meta:name="OVERHEIDop.GmbID/DC.identifier">gmb-2023-351059</meta:user-defined>
    <meta:user-defined meta:name="OVERHEIDop.versieInformatie"/>
  </office:meta>
</office:document-meta>
</file>