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extra bouwlaag op een woning, Birstumerraklaan 2 te Utrecht,  HZ_WABO-23-234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rstumerraklaan 2 te Utrecht</text:p>
            <text:p text:style-name="common-al">HZ_WABO-23-23478</text:p>
            <text:p text:style-name="common-al">Toelichting: het bouwen van een extra bouwlaag op een woning</text:p>
            <text:p text:style-name="common-al">Datum besluit: 7 augustus 2023</text:p>
            <text:p text:style-name="common-al">Startdatum bezwaartermijn: 8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51038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038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1038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Punt</meta:user-defined>
    <meta:user-defined meta:name="DC.title">Afgehandelde omgevingsvergunning, het bouwen van een extra bouwlaag op een woning, Birstumerraklaan 2 te Utrecht,  HZ_WABO-23-23478</meta:user-defined>
    <meta:user-defined meta:name="DCTERMS.W3CDTF/DCTERMS.available">2023-08-09</meta:user-defined>
    <meta:user-defined meta:name="DCTERMS.W3CDTF/OVERHEIDop.jaargang">2023</meta:user-defined>
    <meta:user-defined meta:name="OVERHEIDop.externeBijlage">Aanvraagdocument  publiceerbaar-A|exb-2023-38874</meta:user-defined>
    <meta:user-defined meta:name="OVERHEIDop.externeBijlage">Besluit omgevingsvergunning Publiceerbaar|exb-2023-38875</meta:user-defined>
    <meta:user-defined meta:name="OVERHEIDop.publicationIssue">351038</meta:user-defined>
    <meta:user-defined meta:name="OVERHEIDop.GmbID/DC.identifier">gmb-2023-351038</meta:user-defined>
    <meta:user-defined meta:name="OVERHEIDop.versieInformatie"/>
  </office:meta>
</office:document-meta>
</file>