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John Motleyhof 13-H 1065X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John Motleyhof 13-H 1065XP Amsterdam</text:p>
            <text:p text:style-name="common-al">Omschrijving: vellen van een houtopstand</text:p>
            <text:p text:style-name="common-al">Datum ontvangst: 07-08-2023</text:p>
            <text:p text:style-name="common-al">Zaaknummer: Z2023-NW002596</text:p>
            <text:p text:style-name="common-al">OLO nummer: 7988591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857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0857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0857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3-NW002596</meta:user-defined>
    <meta:user-defined meta:name="DCTERMS.abstract">vellen van een houtopstand</meta:user-defined>
    <dc:language>nl</dc:language>
    <meta:user-defined meta:name="OVERHEIDop.locatietype/OVERHEIDop.gebiedsmarkering">Punt</meta:user-defined>
    <meta:user-defined meta:name="DC.title">Aanvraag omgevingsvergunning vellen van een houtopstand (kap) John Motleyhof 13-H 1065XP Amsterdam</meta:user-defined>
    <meta:user-defined meta:name="DCTERMS.W3CDTF/DCTERMS.available">2023-08-09</meta:user-defined>
    <meta:user-defined meta:name="DCTERMS.W3CDTF/OVERHEIDop.jaargang">2023</meta:user-defined>
    <meta:user-defined meta:name="OVERHEIDop.publicationIssue">350857</meta:user-defined>
    <meta:user-defined meta:name="OVERHEIDop.GmbID/DC.identifier">gmb-2023-350857</meta:user-defined>
    <meta:user-defined meta:name="OVERHEIDop.versieInformatie"/>
  </office:meta>
</office:document-meta>
</file>