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schuur aan de voorkant van een woning, Zeilmakerslaan 16 te De Meern,  HZ_WABO-23-148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ilmakerslaan 16 te De Meern</text:p>
            <text:p text:style-name="common-al">HZ_WABO-23-14865</text:p>
            <text:p text:style-name="common-al">Toelichting: het bouwen van een schuur aan de voorkant van een woning</text:p>
            <text:p text:style-name="common-al">Datum besluit: 2 augustus 2023</text:p>
            <text:p text:style-name="common-al">Startdatum bezwaartermijn: 3 augustus 2023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0799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0799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0799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schuur aan de voorkant van een woning, Zeilmakerslaan 16 te De Meern,  HZ_WABO-23-14865</meta:user-defined>
    <meta:user-defined meta:name="DCTERMS.W3CDTF/DCTERMS.available">2023-08-09</meta:user-defined>
    <meta:user-defined meta:name="DCTERMS.W3CDTF/OVERHEIDop.jaargang">2023</meta:user-defined>
    <meta:user-defined meta:name="OVERHEIDop.externeBijlage">Aanvraag publiceerbaar-A|exb-2023-38850</meta:user-defined>
    <meta:user-defined meta:name="OVERHEIDop.externeBijlage">Besluit weigering omgevingsvergunning publiceer...|exb-2023-38851</meta:user-defined>
    <meta:user-defined meta:name="OVERHEIDop.publicationIssue">350799</meta:user-defined>
    <meta:user-defined meta:name="OVERHEIDop.GmbID/DC.identifier">gmb-2023-350799</meta:user-defined>
    <meta:user-defined meta:name="OVERHEIDop.versieInformatie"/>
  </office:meta>
</office:document-meta>
</file>