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VAN GOGHLAAN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4 juli 2023 heeft de gemeente een melding aanleg in-/uitrit (uitweg) ontvangen voor de locatie Van Goghlaan 66 Heerenveen. De melding is geregistreerd onder zaaknummer Z.23.406844.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0653</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653</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653</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9/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VAN GOGHLAAN HEERENVEEN</meta:user-defined>
    <meta:user-defined meta:name="DCTERMS.W3CDTF/DCTERMS.available">2023-08-09</meta:user-defined>
    <meta:user-defined meta:name="DCTERMS.W3CDTF/OVERHEIDop.jaargang">2023</meta:user-defined>
    <meta:user-defined meta:name="OVERHEIDop.publicationIssue">350653</meta:user-defined>
    <meta:user-defined meta:name="OVERHEIDop.GmbID/DC.identifier">gmb-2023-350653</meta:user-defined>
    <meta:user-defined meta:name="OVERHEIDop.versieInformatie"/>
  </office:meta>
</office:document-meta>
</file>