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muur, Van Alphenstraat 22 te Utrecht, HZ_WABO-23-270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Alphenstraat 22 te Utrecht</text:span>
          </text:p>
            <text:p text:style-name="common-al">HZ_WABO-23-27004</text:p>
            <text:p text:style-name="common-al">Toelichting: het bouwen van een tuinmuur</text:p>
            <text:p text:style-name="common-al">Datum ontvangst aanvraag: 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0503</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503</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503</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tuinmuur, Van Alphenstraat 22 te Utrecht, HZ_WABO-23-27004</meta:user-defined>
    <meta:user-defined meta:name="DCTERMS.W3CDTF/DCTERMS.available">2023-08-09</meta:user-defined>
    <meta:user-defined meta:name="DCTERMS.W3CDTF/OVERHEIDop.jaargang">2023</meta:user-defined>
    <meta:user-defined meta:name="OVERHEIDop.externeBijlage">Aanvraagdocument  publiceerbaar-A|exb-2023-38820</meta:user-defined>
    <meta:user-defined meta:name="OVERHEIDop.publicationIssue">350503</meta:user-defined>
    <meta:user-defined meta:name="OVERHEIDop.GmbID/DC.identifier">gmb-2023-350503</meta:user-defined>
    <meta:user-defined meta:name="OVERHEIDop.versieInformatie"/>
  </office:meta>
</office:document-meta>
</file>