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op een dakterras, Balistraat 49 te Utrecht, HZ_WABO-23-270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listraat 49 te Utrecht</text:span>
          </text:p>
            <text:p text:style-name="common-al">HZ_WABO-23-27077</text:p>
            <text:p text:style-name="common-al">Toelichting: het bouwen van een overkapping op een dakterras</text:p>
            <text:p text:style-name="common-al">Datum ontvangst aanvraag: 5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0420</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420</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420</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Punt</meta:user-defined>
    <meta:user-defined meta:name="DC.title">Aanvraag omgevingsvergunning, het bouwen van een overkapping op een dakterras, Balistraat 49 te Utrecht, HZ_WABO-23-27077</meta:user-defined>
    <meta:user-defined meta:name="DCTERMS.W3CDTF/DCTERMS.available">2023-08-09</meta:user-defined>
    <meta:user-defined meta:name="DCTERMS.W3CDTF/OVERHEIDop.jaargang">2023</meta:user-defined>
    <meta:user-defined meta:name="OVERHEIDop.externeBijlage">Publiceerbaar-A|exb-2023-38803</meta:user-defined>
    <meta:user-defined meta:name="OVERHEIDop.publicationIssue">350420</meta:user-defined>
    <meta:user-defined meta:name="OVERHEIDop.GmbID/DC.identifier">gmb-2023-350420</meta:user-defined>
    <meta:user-defined meta:name="OVERHEIDop.versieInformatie"/>
  </office:meta>
</office:document-meta>
</file>