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het plaatsen van een dakkapel op het voordakvlak van de woning, Anjelierstraat 26 te Utrecht, HZ_WABO-23-2696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njelierstraat 26 te Utrecht</text:span>
          </text:p>
            <text:p text:style-name="common-al">HZ_WABO-23-26968</text:p>
            <text:p text:style-name="common-al">Toelichting: het bouwen van een dakopbouw en het plaatsen van een dakkapel op het voordakvlak van de woning</text:p>
            <text:p text:style-name="common-al">Datum ontvangst aanvraag: 3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49982</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9982</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9982</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Punt</meta:user-defined>
    <meta:user-defined meta:name="DC.title">Aanvraag omgevingsvergunning, het bouwen van een dakopbouw en het plaatsen van een dakkapel op het voordakvlak van de woning, Anjelierstraat 26 te Utrecht, HZ_WABO-23-26968</meta:user-defined>
    <meta:user-defined meta:name="DCTERMS.W3CDTF/DCTERMS.available">2023-08-09</meta:user-defined>
    <meta:user-defined meta:name="DCTERMS.W3CDTF/OVERHEIDop.jaargang">2023</meta:user-defined>
    <meta:user-defined meta:name="OVERHEIDop.externeBijlage">Publiceerbaar-A|exb-2023-38733</meta:user-defined>
    <meta:user-defined meta:name="OVERHEIDop.publicationIssue">349982</meta:user-defined>
    <meta:user-defined meta:name="OVERHEIDop.GmbID/DC.identifier">gmb-2023-349982</meta:user-defined>
    <meta:user-defined meta:name="OVERHEIDop.versieInformatie"/>
  </office:meta>
</office:document-meta>
</file>