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, Omgevingsvergunning regulier, Mr. Gerbrandypark 27 Ede, het bouwen van een dakop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4 augustus 2023</text:p>
            <text:p text:style-name="common-al">Zaaknummer 2023W160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49791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9791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9791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ingetrokken, Omgevingsvergunning regulier, Mr. Gerbrandypark 27 Ede, het bouwen van een dakopbouw.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9791</meta:user-defined>
    <meta:user-defined meta:name="OVERHEIDop.GmbID/DC.identifier">gmb-2023-349791</meta:user-defined>
    <meta:user-defined meta:name="OVERHEIDop.versieInformatie"/>
  </office:meta>
</office:document-meta>
</file>