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Edisonstraat 5 5a, 7 en 7a Barneveld, het bouwen van bedrijfsverzamelgebouw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 augustus 2023</text:p>
            <text:p text:style-name="common-al">Zaaknummer 2023W1176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49755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755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755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Edisonstraat 5 5a, 7 en 7a Barneveld, het bouwen van bedrijfsverzamelgebouwen.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9755</meta:user-defined>
    <meta:user-defined meta:name="OVERHEIDop.GmbID/DC.identifier">gmb-2023-349755</meta:user-defined>
    <meta:user-defined meta:name="OVERHEIDop.versieInformatie"/>
  </office:meta>
</office:document-meta>
</file>