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Smeet/Kleine Steng naast Smeet 1 te Westzaan - het bouwen van een bedrijfsgebouw met stallingsgarage en uit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18518 - het bouwen van een bedrijfsgebouw met stallingsgarage en uitweg de locatie Smeet/Kleine Steng naast Smeet 1 te Westzaan</text:p>
            <text:p text:style-name="common-al">Besluit verzonden: 04-08-2023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4-08-2023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49057</text:span><text:line-break/><text:date style:data-style-name="dag" text:fixed="true" text:date-value="2023-08-08"/><text:line-break/><text:date style:data-style-name="jaar" text:fixed="true" text:date-value="2023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9057</text:span><text:date style:data-style-name="nicedate" text:fixed="true" text:date-value="2023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9057</text:span><text:date style:data-style-name="nicedate" text:fixed="true" text:date-value="2023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18518</meta:user-defined>
    <dc:language>nl</dc:language>
    <meta:user-defined meta:name="OVERHEIDop.locatietype/OVERHEIDop.gebiedsmarkering">Vlak</meta:user-defined>
    <meta:user-defined meta:name="DC.title">Verleende omgevingsvergunning - Smeet/Kleine Steng naast Smeet 1 te Westzaan - het bouwen van een bedrijfsgebouw met stallingsgarage en uitweg</meta:user-defined>
    <meta:user-defined meta:name="DCTERMS.W3CDTF/DCTERMS.available">2023-08-08</meta:user-defined>
    <meta:user-defined meta:name="DCTERMS.W3CDTF/OVERHEIDop.jaargang">2023</meta:user-defined>
    <meta:user-defined meta:name="OVERHEIDop.publicationIssue">349057</meta:user-defined>
    <meta:user-defined meta:name="OVERHEIDop.GmbID/DC.identifier">gmb-2023-349057</meta:user-defined>
    <meta:user-defined meta:name="OVERHEIDop.versieInformatie"/>
  </office:meta>
</office:document-meta>
</file>