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14 augustus 2023</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Om 20.00 uur is er een openbare hoorzitting in het gemeentehuis van Heerenveen over de bezwaarschriften inzake het verlenen van een vergunning voor het innemen van een ligplaats aan de ligoever Herenwal 1112 in Heerenveen. </text:p>
            <text:p text:style-name="al"/>
            <text:p text:style-name="al">U kunt als toehoorder hierbij aanwezig zijn door een e-mail te sturen naar bezwaar@heerenveen.nl. De datum en tijd zijn onder voorbehoud.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8927</text:span><text:line-break/><text:date style:data-style-name="dag" text:fixed="true" text:date-value="2023-08-08"/><text:line-break/><text:date style:data-style-name="jaar" text:fixed="true" text:date-value="2023-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8927</text:span><text:date style:data-style-name="nicedate" text:fixed="true" text:date-value="2023-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8927</text:span><text:date style:data-style-name="nicedate" text:fixed="true" text:date-value="2023-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9/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14 augustus 2023 om 20.00 uur</meta:user-defined>
    <dc:language>nl</dc:language>
    <meta:user-defined meta:name="OVERHEIDop.locatietype/OVERHEIDop.gebiedsmarkering">Gemeente</meta:user-defined>
    <meta:user-defined meta:name="DC.title">Openbare hoorzitting Commissie bezwaarschriften gemeente Heerenveen 14 augustus 2023</meta:user-defined>
    <meta:user-defined meta:name="DCTERMS.W3CDTF/DCTERMS.available">2023-08-08</meta:user-defined>
    <meta:user-defined meta:name="DCTERMS.W3CDTF/OVERHEIDop.jaargang">2023</meta:user-defined>
    <meta:user-defined meta:name="OVERHEIDop.publicationIssue">348927</meta:user-defined>
    <meta:user-defined meta:name="OVERHEIDop.GmbID/DC.identifier">gmb-2023-348927</meta:user-defined>
    <meta:user-defined meta:name="OVERHEIDop.versieInformatie"/>
  </office:meta>
</office:document-meta>
</file>