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Omgevingsvergunning, Burgh-Haamstede, Irenestraat (42, 42a, 42b, 42c, 42d, 42 e) , kadastraal WTS E 2436   - bouw 6 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bouw 6 woningenZaaknummer: 967798Datum indiening: 3 augustus 2023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48512</text:span><text:line-break/><text:date style:data-style-name="dag" text:fixed="true" text:date-value="2023-08-08"/><text:line-break/><text:date style:data-style-name="jaar" text:fixed="true" text:date-value="2023-08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8512</text:span><text:date style:data-style-name="nicedate" text:fixed="true" text:date-value="2023-08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8512</text:span><text:date style:data-style-name="nicedate" text:fixed="true" text:date-value="2023-08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7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967800</meta:user-defined>
    <meta:user-defined meta:name="DCTERMS.abstract">Bekendmaking van Schouwen-Duiveland</meta:user-defined>
    <dc:language>nl</dc:language>
    <meta:user-defined meta:name="OVERHEIDop.locatietype/OVERHEIDop.gebiedsmarkering">Punt</meta:user-defined>
    <meta:user-defined meta:name="DC.title">Aanvraag Reguliere Omgevingsvergunning, Burgh-Haamstede, Irenestraat (42, 42a, 42b, 42c, 42d, 42 e) , kadastraal WTS E 2436   - bouw 6 woningen</meta:user-defined>
    <meta:user-defined meta:name="DCTERMS.W3CDTF/DCTERMS.available">2023-08-08</meta:user-defined>
    <meta:user-defined meta:name="DCTERMS.W3CDTF/OVERHEIDop.jaargang">2023</meta:user-defined>
    <meta:user-defined meta:name="OVERHEIDop.publicationIssue">348512</meta:user-defined>
    <meta:user-defined meta:name="OVERHEIDop.GmbID/DC.identifier">gmb-2023-348512</meta:user-defined>
    <meta:user-defined meta:name="OVERHEIDop.versieInformatie"/>
  </office:meta>
</office:document-meta>
</file>