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/ Weergraaf 13, 6097 DC te Heel / Maasgouw / ingekomen 3 augustus 2023 / het bouwen van een tuinhuis met stal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48422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22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422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/ Weergraaf 13, 6097 DC te Heel / Maasgouw / ingekomen 3 augustus 2023 / het bouwen van een tuinhuis met stalling</meta:user-defined>
    <meta:user-defined meta:name="DCTERMS.W3CDTF/DCTERMS.available">2023-08-10</meta:user-defined>
    <meta:user-defined meta:name="DCTERMS.W3CDTF/OVERHEIDop.jaargang">2023</meta:user-defined>
    <meta:user-defined meta:name="OVERHEIDop.publicationIssue">348422</meta:user-defined>
    <meta:user-defined meta:name="OVERHEIDop.GmbID/DC.identifier">gmb-2023-348422</meta:user-defined>
    <meta:user-defined meta:name="OVERHEIDop.versieInformatie"/>
  </office:meta>
</office:document-meta>
</file>