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DENNENLAAN 13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 Dennenlaan 13 Vught, plaatsen woninglift, Z23 - 265931</text:p>
            <text:p text:style-name="common-al"/>
            <text:p text:style-name="common-al">De vergunning is verzonden 3 augustus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48421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42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42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DENNENLAAN 13 VUGHT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8421</meta:user-defined>
    <meta:user-defined meta:name="OVERHEIDop.GmbID/DC.identifier">gmb-2023-348421</meta:user-defined>
    <meta:user-defined meta:name="OVERHEIDop.versieInformatie"/>
  </office:meta>
</office:document-meta>
</file>