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plaatsen grondgebonden zonnepanelen, vervangen schuur en bouwen carport met zonnepanelen, Grindweg Hasselt 2, 2A en 2B, 8035RL Zwolle [zaaknummer 0193ESUITE63488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634882023</text:p>
            <text:p text:style-name="common-al">
            <text:span text:style-name="nadrukvet">Verzenddatum besluit:</text:span> 02-08-2023</text:p>
            <text:p text:style-name="common-al">
            <text:span text:style-name="nadrukvet">Locatie:</text:span> Grindweg Hasselt 2, 2A en 2B, 8035RL Zwolle</text:p>
            <text:p text:style-name="common-al">
            <text:span text:style-name="nadrukvet">Projectomschrijving:</text:span> het plaatsen van grondgebonden zonnepanelen, het vervangen van een schuur en het bouwen van een carport met zonnepanelen</text:p>
            <text:p text:style-name="common-al">Deze omgevingsvergunning bevat een afwijking van het bestemmingspla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7789</text:span><text:line-break/><text:date style:data-style-name="dag" text:fixed="true" text:date-value="2023-08-07"/><text:line-break/><text:date style:data-style-name="jaar" text:fixed="true" text:date-value="2023-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789</text:span><text:date style:data-style-name="nicedate" text:fixed="true" text:date-value="2023-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789</text:span><text:date style:data-style-name="nicedate" text:fixed="true" text:date-value="2023-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634882023</meta:user-defined>
    <meta:user-defined meta:name="DCTERMS.abstract">het plaatsen van grondgebonden zonnepanelen, het vervangen van een schuur en het bouwen van een carport met zonnepanel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plaatsen grondgebonden zonnepanelen, vervangen schuur en bouwen carport met zonnepanelen, Grindweg Hasselt 2, 2A en 2B, 8035RL Zwolle [zaaknummer 0193ESUITE634882023]</meta:user-defined>
    <meta:user-defined meta:name="DCTERMS.W3CDTF/DCTERMS.available">2023-08-07</meta:user-defined>
    <meta:user-defined meta:name="DCTERMS.W3CDTF/OVERHEIDop.jaargang">2023</meta:user-defined>
    <meta:user-defined meta:name="OVERHEIDop.publicationIssue">347789</meta:user-defined>
    <meta:user-defined meta:name="OVERHEIDop.GmbID/DC.identifier">gmb-2023-347789</meta:user-defined>
    <meta:user-defined meta:name="OVERHEIDop.versieInformatie"/>
  </office:meta>
</office:document-meta>
</file>