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Eggehorne 20 t/m 26 Leeuwarden (kavel 5 t/m 8), (11058213) bouwen van 4 vrijstaande woningen, verzenddatum 02-08-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47666</text:span><text:line-break/><text:date style:data-style-name="dag" text:fixed="true" text:date-value="2023-08-09"/><text:line-break/><text:date style:data-style-name="jaar" text:fixed="true" text:date-value="2023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7666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7666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9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Verleende omgevingsvergunning, Eggehorne 20 t/m 26 Leeuwarden (kavel 5 t/m 8), (11058213) bouwen van 4 vrijstaande woningen, verzenddatum 02-08-2023.</meta:user-defined>
    <meta:user-defined meta:name="DCTERMS.W3CDTF/DCTERMS.available">2023-08-09</meta:user-defined>
    <meta:user-defined meta:name="DCTERMS.W3CDTF/OVERHEIDop.jaargang">2023</meta:user-defined>
    <meta:user-defined meta:name="OVERHEIDop.publicationIssue">347666</meta:user-defined>
    <meta:user-defined meta:name="OVERHEIDop.GmbID/DC.identifier">gmb-2023-347666</meta:user-defined>
    <meta:user-defined meta:name="OVERHEIDop.versieInformatie"/>
  </office:meta>
</office:document-meta>
</file>