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Eggehorne 12 t/m 18 Leeuwarden (kavel 1 t/m 4), (11058576) bouwen van 4 vrijstaande woningen, verzenddatum 02-08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47665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665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665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ende omgevingsvergunning, Eggehorne 12 t/m 18 Leeuwarden (kavel 1 t/m 4), (11058576) bouwen van 4 vrijstaande woningen, verzenddatum 02-08-2023.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7665</meta:user-defined>
    <meta:user-defined meta:name="OVERHEIDop.GmbID/DC.identifier">gmb-2023-347665</meta:user-defined>
    <meta:user-defined meta:name="OVERHEIDop.versieInformatie"/>
  </office:meta>
</office:document-meta>
</file>