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laad- en loszone Jister Heeren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3.407450 / D.23.1680167</text:p>
            <text:p text:style-name="common-al">Onderwerp: Aanwijzen laad- en loszone Jister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aan de Jister Heerenveen het winkelcentrum De Greiden is gevestigd;</text:p>
            <text:p text:style-name="common-al"/>
            <text:p text:style-name="common-al">dat in het winkelcentrum diverse grote supermarkten en winkels aanwezig zijn;</text:p>
            <text:p text:style-name="common-al"/>
            <text:p text:style-name="common-al">dat ten behoeve van de bedrijfsuitvoering van deze supermarkten en winkels er regelmatig aan- en afvoer van goederen noodzakelijk is; </text:p>
            <text:p text:style-name="common-al"/>
            <text:p text:style-name="common-al">dat deze supermarkten en winkels vanaf de achterzijde gelegen aan de Jister worden bevoorraad;</text:p>
            <text:p text:style-name="common-al"/>
            <text:p text:style-name="common-al">dat voor het laden en lossen van goederen aan de Jister een aparte strook is gerealiseerd;</text:p>
            <text:p text:style-name="common-al"/>
            <text:p text:style-name="common-al">dat dit tevens een parkeerverbod voor andere voertuigen inhoudt;</text:p>
            <text:p text:style-name="common-al">dat het gebruik van deze laad- en losstrook wordt beperkt in het gebruik door het instellen van laad- en lostijden;</text:p>
            <text:p text:style-name="common-al">dat de laad- en lostijden worden ingesteld tussen 08.00 t/m 18.00 uur van maandag t/m zondag;</text:p>
            <text:p text:style-name="common-al">dat deze beperking aan het gebruik van de laad- en losstrook wordt ingesteld in verband met de ligging van deze locatie midden in een woonwijk en direct aangrenzende woningen van de Ereprijs en Dovenetel;</text:p>
            <text:p text:style-name="common-al">dat hiermee de overlast voor de directe woonomgeving door laad- en losactiviteiten wordt voorkomen;</text:p>
            <text:p text:style-name="common-al">dat bedoelde weg is gelegen binnen de gemeente Heerenveen en bij de gemeente Heerenveen in beheer zijn;</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ESLUIT</text:span>
          </text:p>
            <text:p text:style-name="common-al">Het realiseren van een laad- en loszone aan de Jister Heerenveen door plaatsing van verkeersbord E07 van bijlage I van het Reglement Verkeersregels en Verkeerstekens 1990. Middels een onderbord worden als laad- lostijden aangegeven: 08.00 t/m 18.00 uur van maandag t/m zondag.</text:p>
            <text:p text:style-name="common-al">Een en ander overeenkomstig de bij dit verkeersbesluit behorende situatietekening.</text:p>
            <text:p text:style-name="common-al">Dit besluit wordt gepubliceerd in het Gemeenteblad via www.officielebekendmakingen.nl</text:p>
            <text:p text:style-name="common-al">Heerenveen, 1 augustus 2023</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7659</text:span><text:line-break/><text:date style:data-style-name="dag" text:fixed="true" text:date-value="2023-08-07"/><text:line-break/><text:date style:data-style-name="jaar" text:fixed="true" text:date-value="2023-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659</text:span><text:date style:data-style-name="nicedate" text:fixed="true" text:date-value="2023-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7659</text:span><text:date style:data-style-name="nicedate" text:fixed="true" text:date-value="2023-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laad- en loszone - Jister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3.407450 / D.23.1680167</meta:user-defined>
    <meta:user-defined meta:name="DCTERMS.abstract">Aanwijzen laad- en loszone Jister Heerenveen</meta:user-defined>
    <meta:user-defined meta:name="OVERHEIDop.verkeersbordcode">E7</meta:user-defined>
    <dc:language>nl</dc:language>
    <meta:user-defined meta:name="OVERHEIDop.locatietype/OVERHEIDop.gebiedsmarkering">Lijn</meta:user-defined>
    <meta:user-defined meta:name="DC.title">Verkeersbesluit, Aanwijzen laad- en loszone Jister Heerenveen</meta:user-defined>
    <meta:user-defined meta:name="DCTERMS.W3CDTF/DCTERMS.available">2023-08-07</meta:user-defined>
    <meta:user-defined meta:name="OVERHEIDop.externeBijlage">Laad- en loszone Jister Heerenveen|exb-2023-38568</meta:user-defined>
    <meta:user-defined meta:name="DCTERMS.W3CDTF/OVERHEIDop.jaargang">2023</meta:user-defined>
    <meta:user-defined meta:name="OVERHEIDop.publicationIssue">347659</meta:user-defined>
    <meta:user-defined meta:name="OVERHEIDop.GmbID/DC.identifier">gmb-2023-347659</meta:user-defined>
    <meta:user-defined meta:name="OVERHEIDop.versieInformatie"/>
  </office:meta>
</office:document-meta>
</file>