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VERLEENDE OMGEVINGSVERGUNNING BOUW –VLIERTSTRAAT 9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</text:p>
            <text:p text:style-name="common-al"/>
            <text:p text:style-name="common-al">-Vliertstraat 9 Vught, vervangen van een dakkapel en het vergroten van de trapgat naar de zolder, Z23-262938.</text:p>
            <text:p text:style-name="common-al"/>
            <text:p text:style-name="common-al">De vergunning is verzonden 3 augustus 2023.</text:p>
            <text:p text:style-name="common-al"/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47571</text:span><text:line-break/><text:date style:data-style-name="dag" text:fixed="true" text:date-value="2023-08-09"/><text:line-break/><text:date style:data-style-name="jaar" text:fixed="true" text:date-value="2023-08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7571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7571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9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VERLEENDE OMGEVINGSVERGUNNING BOUW –VLIERTSTRAAT 9 VUGHT</meta:user-defined>
    <meta:user-defined meta:name="DCTERMS.W3CDTF/DCTERMS.available">2023-08-09</meta:user-defined>
    <meta:user-defined meta:name="DCTERMS.W3CDTF/OVERHEIDop.jaargang">2023</meta:user-defined>
    <meta:user-defined meta:name="OVERHEIDop.publicationIssue">347571</meta:user-defined>
    <meta:user-defined meta:name="OVERHEIDop.GmbID/DC.identifier">gmb-2023-347571</meta:user-defined>
    <meta:user-defined meta:name="OVERHEIDop.versieInformatie"/>
  </office:meta>
</office:document-meta>
</file>