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Zwanenburg, Zwanenburgerdijk 451A, 1161 NV, plaatsen van een aanlegsteiger in de Ringvaart ter hoogte van de Zwanenburgerdijk 451A, verzenddatum 02-08-2023, zaaknummer 8102182, olonummer 7847829. 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ze bekendmaking is niet meer dan een mededeling. U kunt de aanvraag nog niet inzien. Ook kunt u nog geen zienswijze of bezwaar indienen. Dit kan pas als wij een (ontwerp)besluit nemen op de aanvraag. Dit (ontwerp)besluit maken wij dan ook bekend.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347188</text:span><text:line-break/><text:date style:data-style-name="dag" text:fixed="true" text:date-value="2023-08-07"/><text:line-break/><text:date style:data-style-name="jaar" text:fixed="true" text:date-value="2023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47188</text:span><text:date style:data-style-name="nicedate" text:fixed="true" text:date-value="2023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47188</text:span><text:date style:data-style-name="nicedate" text:fixed="true" text:date-value="2023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0/xml/MC-DRP-OmgevingsvergunningAanvraag-Web-ZM.xml</meta:user-defined>
    <meta:user-defined meta:name="OVERHEID.Gemeente/DC.creator">Haarlemm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Zwanenburg, Zwanenburgerdijk 451A, 1161 NV, plaatsen van een aanlegsteiger in de Ringvaart ter hoogte van de Zwanenburgerdijk 451A, verzenddatum 02-08-2023, zaaknummer 8102182, olonummer 7847829.</meta:user-defined>
    <meta:user-defined meta:name="DCTERMS.W3CDTF/DCTERMS.available">2023-08-07</meta:user-defined>
    <meta:user-defined meta:name="DCTERMS.W3CDTF/OVERHEIDop.jaargang">2023</meta:user-defined>
    <meta:user-defined meta:name="OVERHEIDop.publicationIssue">347188</meta:user-defined>
    <meta:user-defined meta:name="OVERHEIDop.GmbID/DC.identifier">gmb-2023-347188</meta:user-defined>
    <meta:user-defined meta:name="OVERHEIDop.versieInformatie"/>
  </office:meta>
</office:document-meta>
</file>