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aan Verlengde Oosterdiep OZ 20 te Barger-Compascu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BARGER-COMPASCUUM </text:span>
          </text:p>
            <text:p text:style-name="common-al">26 juli 2023, <text:span text:style-name="nadrukvet">Verlengde Oosterdiep OZ 20</text:span>, het bouwen van een woning (233415-2023)</text:p>
            <text:p text:style-name="last-al">U kunt geen bezwaar maken tegen de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47015</text:span><text:line-break/><text:date style:data-style-name="dag" text:fixed="true" text:date-value="2023-08-08"/><text:line-break/><text:date style:data-style-name="jaar" text:fixed="true" text:date-value="2023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015</text:span><text:date style:data-style-name="nicedate" text:fixed="true" text:date-value="2023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015</text:span><text:date style:data-style-name="nicedate" text:fixed="true" text:date-value="2023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3415-2023</meta:user-defined>
    <dc:language>nl</dc:language>
    <meta:user-defined meta:name="OVERHEIDop.locatietype/OVERHEIDop.gebiedsmarkering">Weg</meta:user-defined>
    <meta:user-defined meta:name="DC.title">Aanvraag vergunning voor het bouwen van een woning aan Verlengde Oosterdiep OZ 20 te Barger-Compascuum</meta:user-defined>
    <meta:user-defined meta:name="DCTERMS.W3CDTF/DCTERMS.available">2023-08-08</meta:user-defined>
    <meta:user-defined meta:name="DCTERMS.W3CDTF/OVERHEIDop.jaargang">2023</meta:user-defined>
    <meta:user-defined meta:name="OVERHEIDop.publicationIssue">347015</meta:user-defined>
    <meta:user-defined meta:name="OVERHEIDop.GmbID/DC.identifier">gmb-2023-347015</meta:user-defined>
    <meta:user-defined meta:name="OVERHEIDop.versieInformatie"/>
  </office:meta>
</office:document-meta>
</file>