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t milieubeheer /opleggen maatwerkvoorschriften Voorstraat 67 te Koll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Noardeast-Fryslân maken, ter voldoening aan artikel 8.42 van de Wet milieubeheer juncto artikel 3.131 van het Activiteitenbesluit, bekend dat het volgende bedrijf maatwerkvoorschriften opgelegd heeft gekregen:</text:p>
            <text:p text:style-name="common-al">
            <text:span text:style-name="nadrukvet">Kollum, Voorstraat 67 (besluit verzonden op 3 augustus 2023).</text:span>
          </text:p>
            <text:p text:style-name="common-al">De dag na verzending ligt het besluit zes weken ter inzage op het gemeentehuis in Dokkum. Gedurende deze termijn kunnen belanghebbenden een bezwaarschrift indienen. </text:p>
            <text:p text:style-name="common-al">Ook kan een verzoek om voorlopige voorziening worden ingediend als er sprake is van een spoedeisend belang. Dit verzoek moet in tweevoud, samen met een afschrift van het beroepschrift, worden gezonden aan de voorzitter van de Rechtbank Noord Nederland, Afdeling bestuursrecht, </text:p>
            <text:p text:style-name="last-al">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46722</text:span><text:line-break/><text:date style:data-style-name="dag" text:fixed="true" text:date-value="2023-08-09"/><text:line-break/><text:date style:data-style-name="jaar" text:fixed="true" text:date-value="2023-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6722</text:span><text:date style:data-style-name="nicedate" text:fixed="true" text:date-value="2023-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6722</text:span><text:date style:data-style-name="nicedate" text:fixed="true" text:date-value="2023-08-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9/xml/MC-DRP-Meld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20230097</meta:user-defined>
    <dc:language>nl</dc:language>
    <meta:user-defined meta:name="OVERHEIDop.locatietype/OVERHEIDop.gebiedsmarkering">Adres</meta:user-defined>
    <meta:user-defined meta:name="DC.title">Wet milieubeheer /opleggen maatwerkvoorschriften Voorstraat 67 te Kollum</meta:user-defined>
    <meta:user-defined meta:name="DCTERMS.W3CDTF/DCTERMS.available">2023-08-09</meta:user-defined>
    <meta:user-defined meta:name="DCTERMS.W3CDTF/OVERHEIDop.jaargang">2023</meta:user-defined>
    <meta:user-defined meta:name="OVERHEIDop.publicationIssue">346722</meta:user-defined>
    <meta:user-defined meta:name="OVERHEIDop.GmbID/DC.identifier">gmb-2023-346722</meta:user-defined>
    <meta:user-defined meta:name="OVERHEIDop.versieInformatie"/>
  </office:meta>
</office:document-meta>
</file>