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2 algemene gehandicaptenparkeerplaatsen parkeerterrein recreatiegebied De Heide, de Dreef Heerenve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3.407399 / D.23.1680031</text:p>
            <text:p text:style-name="common-al">Onderwerp: Aanwijzen 2 parkeerplaatsen als algemene gehandicaptenparkeerplaats op het parkeerterrein recreatiegebied De Heide, de Dreef Heerenveen</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bedoelde wegen zijn gelegen binnen de gemeente Heerenveen en bij de gemeente Heerenveen in beheer zijn;</text:p>
            <text:p text:style-name="common-al">dat er in het najaar een grote onderhoudsslag van het recreatiegebied De Heide gaat plaatsvinden;</text:p>
            <text:p text:style-name="common-al">dat de bestaande parkeerplaatsen op het parkeerterrein aan de Dreef worden verhard door middel van grasbeton;</text:p>
            <text:p text:style-name="common-al">dat er op het parkeerterrein aan de Dreef op dit moment geen parkeerplaatsen voor minder valide bezoekers van het recreatiegebied De Heide aanwezig zijn;</text:p>
            <text:p text:style-name="common-al">dat de parkeerdruk op het parkeerterrein aan de Dreef tijdens de zomer op piekmomenten dusdanig hoog is dat de loopafstanden voor mindervaliden in het gedrang komt;</text:p>
            <text:p text:style-name="common-al">dat in de directe omgeving van het parkeerterrein aan de Dreef geen algemene gehandicaptenparkeerplaatsen aanwezig zijn;</text:p>
            <text:p text:style-name="common-al">dat het gewenst is dat mindervalide bezoekers de entree van het recreatiegebied De Heide op minder dan 100 meter moet kunnen bereiken;</text:p>
            <text:p text:style-name="common-al">dat de belangen van mindervalide bezoekers aan het recreatiegebied De Heide zwaarder wegen dan die van andere bezoekers om op de betreffende locatie te kunnen parkeren;</text:p>
            <text:p text:style-name="common-al">dat met de toewijzing van de 2 gehandicaptenparkeerplaatsen de vrijheid van het verkeer en de veiligheid van de weg niet in het geding is;</text:p>
            <text:p text:style-name="common-al">dat er om genoemde redenen 2 algemene gehandicaptenparkeerplaatsen worden gerealiseerd op het parkeerterrein van het recreatiegebied De Heide aan de Dreef Heerenveen;</text:p>
            <text:p text:style-name="common-al">dat overleg met de verkeerscoördinator van het basisteam Zuidoost Fryslân van de politie heeft plaatsgevonden en er een positief advies is gegeven voor de voorgenomen verkeersmaatregel;</text:p>
            <text:p text:style-name="common-al">
            <text:span text:style-name="nadrukvet">BESLUIT</text:span>
          </text:p>
            <text:p text:style-name="common-al">Door plaatsing van verkeersbord volgens model E6 volgens RVV 1990 het aanwijzen van twee gehandicaptenparkeerplaatsen op het parkeerterrein van het recreatiegebied De Heide. </text:p>
            <text:p text:style-name="common-al">Een en ander overeenkomstig de bij dit verkeersbesluit behorende situatietekening.</text:p>
            <text:p text:style-name="common-al">Dit besluit wordt gepubliceerd in het Gemeenteblad via www.officielebekendmakingen.nl</text:p>
            <text:p text:style-name="common-al">Heerenveen, 31 juli 2023</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6493</text:span><text:line-break/><text:date style:data-style-name="dag" text:fixed="true" text:date-value="2023-08-07"/><text:line-break/><text:date style:data-style-name="jaar" text:fixed="true" text:date-value="2023-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493</text:span><text:date style:data-style-name="nicedate" text:fixed="true" text:date-value="2023-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493</text:span><text:date style:data-style-name="nicedate" text:fixed="true" text:date-value="2023-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2 algemene gehandicaptenparkeerplaatsen - Parkeerterrein recreatiegebied De Heide, de Dreef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3.407399 / D.23.1680031</meta:user-defined>
    <meta:user-defined meta:name="DCTERMS.abstract">Aanwijzen 2 algemene gehandicaptenparkeerplaatsen parkeerterrein recreatiegebied De Heide, de Dreef Heerenveen</meta:user-defined>
    <meta:user-defined meta:name="OVERHEIDop.verkeersbordcode">E6</meta:user-defined>
    <dc:language>nl</dc:language>
    <meta:user-defined meta:name="OVERHEIDop.locatietype/OVERHEIDop.gebiedsmarkering">Punt</meta:user-defined>
    <meta:user-defined meta:name="DC.title">Verkeersbesluit, Aanwijzen 2 algemene gehandicaptenparkeerplaatsen parkeerterrein recreatiegebied De Heide, de Dreef Heerenveen</meta:user-defined>
    <meta:user-defined meta:name="DCTERMS.W3CDTF/DCTERMS.available">2023-08-07</meta:user-defined>
    <meta:user-defined meta:name="OVERHEIDop.externeBijlage">Gehandicaptenparkeerplaatsen de Dreef Heerenveen|exb-2023-38436</meta:user-defined>
    <meta:user-defined meta:name="DCTERMS.W3CDTF/OVERHEIDop.jaargang">2023</meta:user-defined>
    <meta:user-defined meta:name="OVERHEIDop.publicationIssue">346493</meta:user-defined>
    <meta:user-defined meta:name="OVERHEIDop.GmbID/DC.identifier">gmb-2023-346493</meta:user-defined>
    <meta:user-defined meta:name="OVERHEIDop.versieInformatie"/>
  </office:meta>
</office:document-meta>
</file>