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KIENHOUT NABIJ NIENKE VAN HICHTUMWEG 81 EN 89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Kienhout nabij nienke van Hichtumweg 81 en 89 Heerenveen  (03 augustus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6429</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429</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429</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KIENHOUT NABIJ NIENKE VAN HICHTUMWEG 81 EN 89 HEERENVEEN</meta:user-defined>
    <meta:user-defined meta:name="DCTERMS.W3CDTF/DCTERMS.available">2023-08-07</meta:user-defined>
    <meta:user-defined meta:name="DCTERMS.W3CDTF/OVERHEIDop.jaargang">2023</meta:user-defined>
    <meta:user-defined meta:name="OVERHEIDop.publicationIssue">346429</meta:user-defined>
    <meta:user-defined meta:name="OVERHEIDop.GmbID/DC.identifier">gmb-2023-346429</meta:user-defined>
    <meta:user-defined meta:name="OVERHEIDop.versieInformatie"/>
  </office:meta>
</office:document-meta>
</file>