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mobiel breken bouw- en sloopafval-De Quayweg 10 Landh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maken bekend dat zij van Gebr. v.d. Brand &amp; van Oort B.V. aan de Koperslagerstraat 17 te Uden een kennisgeving Besluit mobiel breken bouw- en sloopafval hebben ontvangen. </text:p>
            <text:p text:style-name="common-al">Inhoud kennisgeving:  het mobiel breken van in totaal 1.000 ton steenachtige materialen</text:p>
            <text:p text:style-name="common-al">Werklocatie:  De Quayweg 10</text:p>
            <text:p text:style-name="common-al">Postcode en plaats :  5445 NR Landhorst </text:p>
            <text:p text:style-name="common-al">Kadastrale gegevens:  Gemeente Wanroij, sectie D, nummers 954 en 955</text:p>
            <text:p text:style-name="common-al">Datum ingekomen:  26 juli 2023</text:p>
            <text:p text:style-name="common-al">Verwachte startdatum:   21 augustus 2023</text:p>
            <text:p text:style-name="common-al">Periode werkzaamheden:  maximaal 3 aaneengesloten werkdagen </text:p>
            <text:p text:style-name="common-al">Bronsterkte mobiele breker:  112 dB(A)</text:p>
            <text:p text:style-name="common-al">Tegen deze kennisgev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45207</text:span><text:line-break/><text:date style:data-style-name="dag" text:fixed="true" text:date-value="2023-08-04"/><text:line-break/><text:date style:data-style-name="jaar" text:fixed="true" text:date-value="2023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5207</text:span><text:date style:data-style-name="nicedate" text:fixed="true" text:date-value="2023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5207</text:span><text:date style:data-style-name="nicedate" text:fixed="true" text:date-value="2023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9/xml/MC-DRP-Omgevmelding-Web-ZM.xml</meta:user-defined>
    <meta:user-defined meta:name="OVERHEID.Gemeente/DC.creator">Land van Cu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/202985</meta:user-defined>
    <dc:language>nl</dc:language>
    <meta:user-defined meta:name="OVERHEIDop.locatietype/OVERHEIDop.gebiedsmarkering">Adres</meta:user-defined>
    <meta:user-defined meta:name="DC.title">Kennisgeving Besluit mobiel breken bouw- en sloopafval-De Quayweg 10 Landhorst</meta:user-defined>
    <meta:user-defined meta:name="DCTERMS.W3CDTF/DCTERMS.available">2023-08-04</meta:user-defined>
    <meta:user-defined meta:name="DCTERMS.W3CDTF/OVERHEIDop.jaargang">2023</meta:user-defined>
    <meta:user-defined meta:name="OVERHEIDop.publicationIssue">345207</meta:user-defined>
    <meta:user-defined meta:name="OVERHEIDop.GmbID/DC.identifier">gmb-2023-345207</meta:user-defined>
    <meta:user-defined meta:name="OVERHEIDop.versieInformatie"/>
  </office:meta>
</office:document-meta>
</file>