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2-08-2023 hebben wij een reguliere omgevingsvergunning verleend voor het bouwen van een serre aan de woning op het adres Bornsestraat 2 in Ambt Delden. Deze vergunning staat ingeschreven onder zaaknummer 000056620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44788</text:span><text:line-break/><text:date style:data-style-name="dag" text:fixed="true" text:date-value="2023-08-04"/><text:line-break/><text:date style:data-style-name="jaar" text:fixed="true" text:date-value="2023-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4788</text:span><text:date style:data-style-name="nicedate" text:fixed="true" text:date-value="2023-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4788</text:span><text:date style:data-style-name="nicedate" text:fixed="true" text:date-value="2023-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66204</meta:user-defined>
    <meta:user-defined meta:name="DCTERMS.abstract">het bouwen van een serre aan de woning</meta:user-defined>
    <dc:language>nl</dc:language>
    <meta:user-defined meta:name="OVERHEIDop.locatietype/OVERHEIDop.gebiedsmarkering">Punt</meta:user-defined>
    <meta:user-defined meta:name="DC.title">Op 02-08-2023 hebben wij een reguliere omgevingsvergunning verleend voor het bouwen van een serre aan de woning op het adres Bornsestraat 2 in Ambt Delden. Deze vergunning staat ingeschreven onder zaaknummer 0000566204.</meta:user-defined>
    <meta:user-defined meta:name="DCTERMS.W3CDTF/DCTERMS.available">2023-08-04</meta:user-defined>
    <meta:user-defined meta:name="DCTERMS.W3CDTF/OVERHEIDop.jaargang">2023</meta:user-defined>
    <meta:user-defined meta:name="OVERHEIDop.publicationIssue">344788</meta:user-defined>
    <meta:user-defined meta:name="OVERHEIDop.GmbID/DC.identifier">gmb-2023-344788</meta:user-defined>
    <meta:user-defined meta:name="OVERHEIDop.versieInformatie"/>
  </office:meta>
</office:document-meta>
</file>