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27-07-2023 hebben wij aanvraag reguliere omgevingsvergunning voor het bouwen van een bedrijfspand, het aanleggen van een uitrit en het verbreden van een weg op het adres Mossendamspad Goor, [GOO00A04151]Straatnaam Goor A 4151 ontva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7-07-2023 hebben wij een aanvraag Omgevingsvergunning regulier ontvangen. De aanvraag heeft betrekking op de onderde(e)l(en):</text:p>
            <text:p text:style-name="common-al"/>
            <text:p text:style-name="common-al">Bouw, Inrit/Uitweg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regulier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344005</text:span><text:line-break/><text:date style:data-style-name="dag" text:fixed="true" text:date-value="2023-08-03"/><text:line-break/><text:date style:data-style-name="jaar" text:fixed="true" text:date-value="2023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4005</text:span><text:date style:data-style-name="nicedate" text:fixed="true" text:date-value="2023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4005</text:span><text:date style:data-style-name="nicedate" text:fixed="true" text:date-value="2023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7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0000582369</meta:user-defined>
    <meta:user-defined meta:name="DCTERMS.abstract">het bouwen van een bedrijfspand, het aanleggen van een uitrit en het verbreden van een weg</meta:user-defined>
    <dc:language>nl</dc:language>
    <meta:user-defined meta:name="OVERHEIDop.locatietype/OVERHEIDop.gebiedsmarkering">Punt</meta:user-defined>
    <meta:user-defined meta:name="DC.title">Op 27-07-2023 hebben wij aanvraag reguliere omgevingsvergunning voor het bouwen van een bedrijfspand, het aanleggen van een uitrit en het verbreden van een weg op het adres Mossendamspad Goor, [GOO00A04151]Straatnaam Goor A 4151 ontvangen.</meta:user-defined>
    <meta:user-defined meta:name="DCTERMS.W3CDTF/DCTERMS.available">2023-08-03</meta:user-defined>
    <meta:user-defined meta:name="DCTERMS.W3CDTF/OVERHEIDop.jaargang">2023</meta:user-defined>
    <meta:user-defined meta:name="OVERHEIDop.publicationIssue">344005</meta:user-defined>
    <meta:user-defined meta:name="OVERHEIDop.GmbID/DC.identifier">gmb-2023-344005</meta:user-defined>
    <meta:user-defined meta:name="OVERHEIDop.versieInformatie"/>
  </office:meta>
</office:document-meta>
</file>