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92 woningen (appartementen en grondgebonden woningen), Laan van Sofia, Skopjestraat, Zagrebstraat en Belgradostraat (perceel H8a) te Utrecht,  HZ_WABO-23-108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Sofia, Skopjestraat, Zagrebstraat en Belgradostraat (perceel H8a) te Utrecht</text:p>
            <text:p text:style-name="common-al">HZ_WABO-23-10818</text:p>
            <text:p text:style-name="common-al">Toelichting: het bouwen van 92 woningen (appartementen en grondgebonden woningen)</text:p>
            <text:p text:style-name="common-al">Datum besluit: 1 augustus 2023</text:p>
            <text:p text:style-name="common-al">Startdatum bezwaartermijn: 2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3786</text:span><text:line-break/><text:date style:data-style-name="dag" text:fixed="true" text:date-value="2023-08-03"/><text:line-break/><text:date style:data-style-name="jaar" text:fixed="true" text:date-value="2023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786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786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92 woningen (appartementen en grondgebonden woningen), Laan van Sofia, Skopjestraat, Zagrebstraat en Belgradostraat (perceel H8a) te Utrecht,  HZ_WABO-23-10818</meta:user-defined>
    <meta:user-defined meta:name="DCTERMS.W3CDTF/DCTERMS.available">2023-08-03</meta:user-defined>
    <meta:user-defined meta:name="DCTERMS.W3CDTF/OVERHEIDop.jaargang">2023</meta:user-defined>
    <meta:user-defined meta:name="OVERHEIDop.externeBijlage">Aanvraagdocument  publiceerbaar-A|exb-2023-38122</meta:user-defined>
    <meta:user-defined meta:name="OVERHEIDop.externeBijlage">Besluit omgevingsvergunning publiceerbaar|exb-2023-38123</meta:user-defined>
    <meta:user-defined meta:name="OVERHEIDop.publicationIssue">343786</meta:user-defined>
    <meta:user-defined meta:name="OVERHEIDop.GmbID/DC.identifier">gmb-2023-343786</meta:user-defined>
    <meta:user-defined meta:name="OVERHEIDop.versieInformatie"/>
  </office:meta>
</office:document-meta>
</file>