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, Harry Banninkstraat 68 te Utrecht,  HZ_WABO-23-198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rry Banninkstraat 68 te Utrecht</text:p>
            <text:p text:style-name="common-al">HZ_WABO-23-19852</text:p>
            <text:p text:style-name="common-al">Toelichting: het bouwen van een dakopbouw</text:p>
            <text:p text:style-name="common-al">Datum besluit: 1 augustus 2023</text:p>
            <text:p text:style-name="common-al">Startdatum bezwaartermijn: 2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3730</text:span><text:line-break/><text:date style:data-style-name="dag" text:fixed="true" text:date-value="2023-08-03"/><text:line-break/><text:date style:data-style-name="jaar" text:fixed="true" text:date-value="2023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3730</text:span><text:date style:data-style-name="nicedate" text:fixed="true" text:date-value="2023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3730</text:span><text:date style:data-style-name="nicedate" text:fixed="true" text:date-value="2023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, Harry Banninkstraat 68 te Utrecht,  HZ_WABO-23-19852</meta:user-defined>
    <meta:user-defined meta:name="DCTERMS.W3CDTF/DCTERMS.available">2023-08-03</meta:user-defined>
    <meta:user-defined meta:name="DCTERMS.W3CDTF/OVERHEIDop.jaargang">2023</meta:user-defined>
    <meta:user-defined meta:name="OVERHEIDop.externeBijlage">ALG - Publiceerbaar-A|exb-2023-38118</meta:user-defined>
    <meta:user-defined meta:name="OVERHEIDop.externeBijlage">Besluit omgevingsvergunning publiceerbaar|exb-2023-38119</meta:user-defined>
    <meta:user-defined meta:name="OVERHEIDop.publicationIssue">343730</meta:user-defined>
    <meta:user-defined meta:name="OVERHEIDop.GmbID/DC.identifier">gmb-2023-343730</meta:user-defined>
    <meta:user-defined meta:name="OVERHEIDop.versieInformatie"/>
  </office:meta>
</office:document-meta>
</file>