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18 woningen, Woudselaan (sectie SLD02 H 2595, 2570 en 3553, 2635CH) in Den Hoor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bouwen van 18 woningen op locatie Woudselaan (sectie SLD02 H 2595, 2570 en 3553, 2635CH) in Den Hoor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00442.</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28 juli 2023. De gemeente neemt daarover waarschijnlijk voor 22 september 2023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 </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43717</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717</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717</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Woudselaan (sectie (SLD02 H 2595, 2570 en 3553, 2635CH) in Den Hoorn</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Aanvraag vergunning voor het bouwen van 18 woningen, Woudselaan (sectie SLD02 H 2595, 2570 en 3553, 2635CH) in Den Hoorn</meta:user-defined>
    <meta:user-defined meta:name="DCTERMS.W3CDTF/DCTERMS.available">2023-08-03</meta:user-defined>
    <meta:user-defined meta:name="DCTERMS.W3CDTF/OVERHEIDop.jaargang">2023</meta:user-defined>
    <meta:user-defined meta:name="OVERHEIDop.publicationIssue">343717</meta:user-defined>
    <meta:user-defined meta:name="OVERHEIDop.GmbID/DC.identifier">gmb-2023-343717</meta:user-defined>
    <meta:user-defined meta:name="OVERHEIDop.versieInformatie"/>
  </office:meta>
</office:document-meta>
</file>