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TIJDELIJK GEBRUIK OPENBARE RUIMTE, SALLANDLAAN NAAST NUMMERS 23 TOT EN MET 31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tijdelijk gebruik openbare ruimte op het perceel Sallandlaan naast nummers 23 tot en met 31 (oneven) te Heerenveen (01 augustus 2023).</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42873</text:span><text:line-break/><text:date style:data-style-name="dag" text:fixed="true" text:date-value="2023-08-03"/><text:line-break/><text:date style:data-style-name="jaar" text:fixed="true" text:date-value="2023-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2873</text:span><text:date style:data-style-name="nicedate" text:fixed="true" text:date-value="2023-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2873</text:span><text:date style:data-style-name="nicedate" text:fixed="true" text:date-value="2023-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9/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Lijn</meta:user-defined>
    <meta:user-defined meta:name="DC.title">VERLENING OMGEVINGSVERGUNNING, TIJDELIJK GEBRUIK OPENBARE RUIMTE, SALLANDLAAN NAAST NUMMERS 23 TOT EN MET 31 HEERENVEEN</meta:user-defined>
    <meta:user-defined meta:name="DCTERMS.W3CDTF/DCTERMS.available">2023-08-03</meta:user-defined>
    <meta:user-defined meta:name="DCTERMS.W3CDTF/OVERHEIDop.jaargang">2023</meta:user-defined>
    <meta:user-defined meta:name="OVERHEIDop.publicationIssue">342873</meta:user-defined>
    <meta:user-defined meta:name="OVERHEIDop.GmbID/DC.identifier">gmb-2023-342873</meta:user-defined>
    <meta:user-defined meta:name="OVERHEIDop.versieInformatie"/>
  </office:meta>
</office:document-meta>
</file>