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vaste trap naar de zolder van een bovenwoning, Ahornstraat 12 BSA te Utrecht,  HZ_WABO-22-4098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hornstraat 12 BSA te Utrecht</text:p>
            <text:p text:style-name="common-al">HZ_WABO-22-40988</text:p>
            <text:p text:style-name="common-al">Toelichting: het bouwen van een vaste trap naar de zolder van een bovenwoning</text:p>
            <text:p text:style-name="common-al">Datum besluit: 23 januari 2023</text:p>
            <text:p text:style-name="common-al">Startdatum bezwaartermijn: 25 jan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269</text:span><text:line-break/><text:date style:data-style-name="dag" text:fixed="true" text:date-value="2023-01-26"/><text:line-break/><text:date style:data-style-name="jaar" text:fixed="true" text:date-value="2023-0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269</text:span><text:date style:data-style-name="nicedate" text:fixed="true" text:date-value="2023-0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269</text:span><text:date style:data-style-name="nicedate" text:fixed="true" text:date-value="2023-0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vaste trap naar de zolder van een bovenwoning, Ahornstraat 12 BSA te Utrecht,  HZ_WABO-22-40988</meta:user-defined>
    <meta:user-defined meta:name="DCTERMS.W3CDTF/DCTERMS.available">2023-01-26</meta:user-defined>
    <meta:user-defined meta:name="DCTERMS.W3CDTF/OVERHEIDop.jaargang">2023</meta:user-defined>
    <meta:user-defined meta:name="OVERHEIDop.externeBijlage">ALG - Aanvraagdocument  publiceerbaar-A|exb-2023-3577</meta:user-defined>
    <meta:user-defined meta:name="OVERHEIDop.externeBijlage">Besluit omgevingsvergunning publiceerbaar|exb-2023-3578</meta:user-defined>
    <meta:user-defined meta:name="OVERHEIDop.publicationIssue">34269</meta:user-defined>
    <meta:user-defined meta:name="OVERHEIDop.GmbID/DC.identifier">gmb-2023-34269</meta:user-defined>
    <meta:user-defined meta:name="OVERHEIDop.versieInformatie"/>
  </office:meta>
</office:document-meta>
</file>