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MEERKOETWEG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0 juni 2023 heeft de gemeente een melding aanleg in-/uitrit (uitweg) ontvangen voor de locatie Meerkoetweg 43 Heerenveen. De melding is geregistreerd onder zaaknummer Z.23.404287.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2425</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25</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425</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MEERKOETWEG HEERENVEEN</meta:user-defined>
    <meta:user-defined meta:name="DCTERMS.W3CDTF/DCTERMS.available">2023-08-03</meta:user-defined>
    <meta:user-defined meta:name="DCTERMS.W3CDTF/OVERHEIDop.jaargang">2023</meta:user-defined>
    <meta:user-defined meta:name="OVERHEIDop.publicationIssue">342425</meta:user-defined>
    <meta:user-defined meta:name="OVERHEIDop.GmbID/DC.identifier">gmb-2023-342425</meta:user-defined>
    <meta:user-defined meta:name="OVERHEIDop.versieInformatie"/>
  </office:meta>
</office:document-meta>
</file>