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vrijstaande woning met bijgebouw en  aanleggenuitrit, Nabij Bergkloosterweg 12, 14 en 16, kadastraal bekend Zwolle, Sectie O, nummer 1593 (gedeeltelijk) Zwolle [0193ESUITE153907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1539072023</text:p>
            <text:p text:style-name="common-al">
            <text:span text:style-name="nadrukvet">Ingekomen:</text:span> 26-07-2023</text:p>
            <text:p text:style-name="common-al">
            <text:span text:style-name="nadrukvet">Locatie:</text:span> Nabij Bergkloosterweg 12, 14 en 16, kadastraal bekend Zwolle, Sectie O, nummer 1593 (gedeeltelijk) Zwolle</text:p>
            <text:p text:style-name="common-al">
            <text:span text:style-name="nadrukvet">Projectomschrijving:</text:span> het bouwen van een vrijstaande woning met bijgebouw en het aanleggen van een uitrit</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42303</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303</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303</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1539072023</meta:user-defined>
    <meta:user-defined meta:name="DCTERMS.abstract">het bouwen van een vrijstaande woning met bijgebouw en het aanleggen van een uitrit</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bouwen vrijstaande woning met bijgebouw en  aanleggenuitrit, Nabij Bergkloosterweg 12, 14 en 16, kadastraal bekend Zwolle, Sectie O, nummer 1593 (gedeeltelijk) Zwolle [0193ESUITE1539072023]</meta:user-defined>
    <meta:user-defined meta:name="DCTERMS.W3CDTF/DCTERMS.available">2023-08-03</meta:user-defined>
    <meta:user-defined meta:name="DCTERMS.W3CDTF/OVERHEIDop.jaargang">2023</meta:user-defined>
    <meta:user-defined meta:name="OVERHEIDop.publicationIssue">342303</meta:user-defined>
    <meta:user-defined meta:name="OVERHEIDop.GmbID/DC.identifier">gmb-2023-342303</meta:user-defined>
    <meta:user-defined meta:name="OVERHEIDop.versieInformatie"/>
  </office:meta>
</office:document-meta>
</file>