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het balkon aan de achterkant van de woning, Prof. Wentlaan 12 te Utrecht, HZ_WABO-23-266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Wentlaan 12 te Utrecht</text:span>
          </text:p>
            <text:p text:style-name="common-al">HZ_WABO-23-26627</text:p>
            <text:p text:style-name="common-al">Toelichting: het bouwen van een uitbouw op het balkon aan de achterkant van de woning</text:p>
            <text:p text:style-name="common-al">Datum ontvangst aanvraag: 31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2134</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134</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134</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het balkon aan de achterkant van de woning, Prof. Wentlaan 12 te Utrecht, HZ_WABO-23-26627</meta:user-defined>
    <meta:user-defined meta:name="DCTERMS.W3CDTF/DCTERMS.available">2023-08-02</meta:user-defined>
    <meta:user-defined meta:name="DCTERMS.W3CDTF/OVERHEIDop.jaargang">2023</meta:user-defined>
    <meta:user-defined meta:name="OVERHEIDop.externeBijlage">Aanvraagdocument  publiceerbaar-A|exb-2023-38007</meta:user-defined>
    <meta:user-defined meta:name="OVERHEIDop.publicationIssue">342134</meta:user-defined>
    <meta:user-defined meta:name="OVERHEIDop.GmbID/DC.identifier">gmb-2023-342134</meta:user-defined>
    <meta:user-defined meta:name="OVERHEIDop.versieInformatie"/>
  </office:meta>
</office:document-meta>
</file>