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ing voor de stalling van een scootmobiel voor een termijn van 2 jaar aan Joh. Vermeerstraat 38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Joh. Vermeerstraat 38, het bouwen van een berging voor de stalling van een scootmobiel voor een termijn van 2 jaar, verzonden 31-7-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41753</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753</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753</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rging voor de stalling van een scootmobiel voor een termijn van 2 jaar aan Joh. Vermeerstraat 38 te Lichtenvoorde</meta:user-defined>
    <meta:user-defined meta:name="DCTERMS.W3CDTF/DCTERMS.available">2023-08-03</meta:user-defined>
    <meta:user-defined meta:name="DCTERMS.W3CDTF/OVERHEIDop.jaargang">2023</meta:user-defined>
    <meta:user-defined meta:name="OVERHEIDop.publicationIssue">341753</meta:user-defined>
    <meta:user-defined meta:name="OVERHEIDop.GmbID/DC.identifier">gmb-2023-341753</meta:user-defined>
    <meta:user-defined meta:name="OVERHEIDop.versieInformatie"/>
  </office:meta>
</office:document-meta>
</file>