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ethouder In 't Veldstraat 5 1107A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Wethouder In 't Veldstraat 5 1107AV Amsterdam</text:p>
            <text:p text:style-name="common-al">Omschrijving:  het plaatsen van een dakkapel aan de voorzijde van de woning</text:p>
            <text:p text:style-name="common-al">Datum ontvangst: 27-07-2023</text:p>
            <text:p text:style-name="common-al">Zaaknummer: Z2023-ZO000997</text:p>
            <text:p text:style-name="common-al">OLO nummer: 7970373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
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1646</text:span><text:line-break/><text:date style:data-style-name="dag" text:fixed="true" text:date-value="2023-08-02"/><text:line-break/><text:date style:data-style-name="jaar" text:fixed="true" text:date-value="2023-08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1646</text:span><text:date style:data-style-name="nicedate" text:fixed="true" text:date-value="2023-08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1646</text:span><text:date style:data-style-name="nicedate" text:fixed="true" text:date-value="2023-08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7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ZO000997</meta:user-defined>
    <meta:user-defined meta:name="DCTERMS.abstract"> het plaatsen van een dakkapel aan de voorzijde van de woning</meta:user-defined>
    <dc:language>nl</dc:language>
    <meta:user-defined meta:name="OVERHEIDop.locatietype/OVERHEIDop.gebiedsmarkering">Punt</meta:user-defined>
    <meta:user-defined meta:name="DC.title">Aanvraag omgevingsvergunning Wethouder In 't Veldstraat 5 1107AV Amsterdam</meta:user-defined>
    <meta:user-defined meta:name="DCTERMS.W3CDTF/DCTERMS.available">2023-08-02</meta:user-defined>
    <meta:user-defined meta:name="DCTERMS.W3CDTF/OVERHEIDop.jaargang">2023</meta:user-defined>
    <meta:user-defined meta:name="OVERHEIDop.publicationIssue">341646</meta:user-defined>
    <meta:user-defined meta:name="OVERHEIDop.GmbID/DC.identifier">gmb-2023-341646</meta:user-defined>
    <meta:user-defined meta:name="OVERHEIDop.versieInformatie"/>
  </office:meta>
</office:document-meta>
</file>