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dakkapel op het achterdakvlak van de woning op de locatie Fluitenkruidhof 12, 3417 RD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3 een omgevingsvergunning:</text:p>
            <text:p text:style-name="common-al">- Bouwen;</text:p>
            <text:p text:style-name="common-al">verleend voor de locatie Fluitenkruidhof 12, 3417 RD Montfoort met OLO nummer 7895187 en zaaknummer 214318. De omgevingsvergunning is op 27 jul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14318.</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14318.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41479</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479</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479</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plaatsen van dakkapel op het achterdakvlak van de woning op de locatie Fluitenkruidhof 12, 3417 RD Montfoort</meta:user-defined>
    <meta:user-defined meta:name="DCTERMS.W3CDTF/DCTERMS.available">2023-08-02</meta:user-defined>
    <meta:user-defined meta:name="DCTERMS.W3CDTF/OVERHEIDop.jaargang">2023</meta:user-defined>
    <meta:user-defined meta:name="OVERHEIDop.publicationIssue">341479</meta:user-defined>
    <meta:user-defined meta:name="OVERHEIDop.GmbID/DC.identifier">gmb-2023-341479</meta:user-defined>
    <meta:user-defined meta:name="OVERHEIDop.versieInformatie"/>
  </office:meta>
</office:document-meta>
</file>